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304a5088ae4e5a0c1e968cc4484012.jpg"/>
  <manifest:file-entry manifest:media-type="image/jpeg" manifest:full-path="Pictures/8ae27d98bd2f5ce73a91c19e48a0cb48.jpg"/>
  <manifest:file-entry manifest:media-type="image/jpeg" manifest:full-path="Pictures/ab645b787c71c7e4e787dd9bf1eb86c4.jpg"/>
  <manifest:file-entry manifest:media-type="image/jpeg" manifest:full-path="Pictures/e3f6aad1ef8b725f1da9e8d244c51944.jpg"/>
  <manifest:file-entry manifest:media-type="image/jpeg" manifest:full-path="Pictures/f286a261b67ba99fc021ae9e25473cd3.jpg"/>
  <manifest:file-entry manifest:media-type="image/jpeg" manifest:full-path="Pictures/d565efd73200abba09326b895f0d5c4f.jpg"/>
  <manifest:file-entry manifest:media-type="image/jpeg" manifest:full-path="Pictures/4e2bcbfc51016cbf52b4ac468b0f3a69.jpg"/>
  <manifest:file-entry manifest:media-type="image/jpeg" manifest:full-path="Pictures/25b532ce1f9ab36d14e4accae0cc6aa3.jpg"/>
  <manifest:file-entry manifest:media-type="image/jpeg" manifest:full-path="Pictures/32c01abe14670d23d9f8d6e97da172ab.jpg"/>
  <manifest:file-entry manifest:media-type="image/jpeg" manifest:full-path="Pictures/caf9ec464d90a75b0221026705143540.jpg"/>
  <manifest:file-entry manifest:media-type="image/jpeg" manifest:full-path="Pictures/e9fc77883881ba06853ccff1b1c2cec6.jpg"/>
  <manifest:file-entry manifest:media-type="image/jpeg" manifest:full-path="Pictures/1da055919f024cf80334360406593575.jpg"/>
  <manifest:file-entry manifest:media-type="image/jpeg" manifest:full-path="Pictures/1af500d334d08a9d8a9f81ccc13c83c6.jpg"/>
  <manifest:file-entry manifest:media-type="image/jpeg" manifest:full-path="Pictures/5d0e86344ddf356fc011a78632084354.jpg"/>
  <manifest:file-entry manifest:media-type="image/jpeg" manifest:full-path="Pictures/b793f5465b91256581ee96d9f40e3a7c.jpg"/>
  <manifest:file-entry manifest:media-type="image/jpeg" manifest:full-path="Pictures/387a8771c2abb2f9100f6a4cbb25db50.jpg"/>
  <manifest:file-entry manifest:media-type="image/jpeg" manifest:full-path="Pictures/db920f65983b1abd8381c4a6577d6c0c.jpg"/>
  <manifest:file-entry manifest:media-type="image/jpeg" manifest:full-path="Pictures/c677d8a77ce40c75b34c5eefe9b59ae4.jpg"/>
  <manifest:file-entry manifest:media-type="image/jpeg" manifest:full-path="Pictures/812b6d299f002a17ff30868637216b17.jpg"/>
  <manifest:file-entry manifest:media-type="image/jpeg" manifest:full-path="Pictures/5d71281e0b87d76b7c099f4373281650.jpg"/>
  <manifest:file-entry manifest:media-type="image/jpeg" manifest:full-path="Pictures/33919c86553640db9665ab8d3edf600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formwiki:projects:architectural:architectural_projects"/><text:bookmark-start text:name="__RefHeading___featured_architectural_projects_1"/><text:bookmark-start text:name="featured_architectural_projects"/>Featured Architectural Projects<text:bookmark-end text:name="__RefHeading___featured_architectural_projects_1"/><text:bookmark-end text:name="featured_architectural_projects"/></text:h>
      <text:h text:style-name="Heading_20_2" text:outline-level="2"><text:bookmark-start text:name="__RefHeading___miguel_fisac_2"/><text:bookmark-start text:name="miguel_fisac"/>Miguel Fisac<text:bookmark-end text:name="__RefHeading___miguel_fisac_2"/><text:bookmark-end text:name="miguel_fisac"/></text:h>
      <text:p text:style-name="Text_20_body"><draw:frame draw:style-name="media" draw:name="Array Legend" text:anchor-type="as-char" draw:z-index="0" svg:width="26.035cm" style:rel-width="100%"><draw:text-box><text:p text:style-name="legendcenter"><draw:frame draw:style-name="media" draw:name="Array" text:anchor-type="as-char" draw:z-index="0" svg:width="26.035cm" style:rel-width="100%" svg:height="26.035cm" style:rel-height="scale"><draw:image xlink:href="Pictures/49304a5088ae4e5a0c1e968cc4484012.jpg" xlink:type="simple" xlink:show="embed" xlink:actuate="onLoad"/></draw:frame>Array</text:p></draw:text-box></draw:frame><draw:frame draw:style-name="media" draw:name="Array Legend" text:anchor-type="as-char" draw:z-index="0" svg:width="26.035cm" style:rel-width="100%"><draw:text-box><text:p text:style-name="legendcenter"><draw:frame draw:style-name="media" draw:name="Array" text:anchor-type="as-char" draw:z-index="1" svg:width="26.035cm" style:rel-width="100%" svg:height="26.035cm" style:rel-height="scale"><draw:image xlink:href="Pictures/8ae27d98bd2f5ce73a91c19e48a0cb48.jpg" xlink:type="simple" xlink:show="embed" xlink:actuate="onLoad"/></draw:frame>Array</text:p></draw:text-box></draw:frame><draw:frame draw:style-name="media" draw:name="Array Legend" text:anchor-type="as-char" draw:z-index="0" svg:width="26.035cm" style:rel-width="100%"><draw:text-box><text:p text:style-name="legendcenter"><draw:frame draw:style-name="media" draw:name="Array" text:anchor-type="as-char" draw:z-index="2" svg:width="26.035cm" style:rel-width="100%" svg:height="26.035cm" style:rel-height="scale"><draw:image xlink:href="Pictures/ab645b787c71c7e4e787dd9bf1eb86c4.jpg" xlink:type="simple" xlink:show="embed" xlink:actuate="onLoad"/></draw:frame>Array</text:p></draw:text-box></draw:frame><draw:frame draw:style-name="media" draw:name="Array Legend" text:anchor-type="as-char" draw:z-index="0" svg:width="26.035cm" style:rel-width="100%"><draw:text-box><text:p text:style-name="legendcenter"><draw:frame draw:style-name="media" draw:name="Array" text:anchor-type="as-char" draw:z-index="3" svg:width="26.035cm" style:rel-width="100%" svg:height="26.035cm" style:rel-height="scale"><draw:image xlink:href="Pictures/e3f6aad1ef8b725f1da9e8d244c51944.jpg" xlink:type="simple" xlink:show="embed" xlink:actuate="onLoad"/></draw:frame>Array</text:p></draw:text-box></draw:frame><draw:frame draw:style-name="media" draw:name="Array Legend" text:anchor-type="as-char" draw:z-index="0" svg:width="26.035cm" style:rel-width="100%"><draw:text-box><text:p text:style-name="legendcenter"><draw:frame draw:style-name="media" draw:name="Array" text:anchor-type="as-char" draw:z-index="4" svg:width="26.035cm" style:rel-width="100%" svg:height="26.035cm" style:rel-height="scale"><draw:image xlink:href="Pictures/f286a261b67ba99fc021ae9e25473cd3.jpg" xlink:type="simple" xlink:show="embed" xlink:actuate="onLoad"/></draw:frame>Array</text:p></draw:text-box></draw:frame></text:p>
      <text:h text:style-name="Heading_20_2" text:outline-level="2"><text:bookmark-start text:name="__RefHeading___kenzo_unno_3"/><text:bookmark-start text:name="kenzo_unno"/>Kenzo Unno<text:bookmark-end text:name="__RefHeading___kenzo_unno_3"/><text:bookmark-end text:name="kenzo_unno"/></text:h>
      <text:p text:style-name="Text_20_body"><draw:frame draw:style-name="media" draw:name="Array Legend" text:anchor-type="as-char" draw:z-index="0" svg:width="13.123333333333cm"><draw:text-box><text:p text:style-name="legendcenter"><draw:frame draw:style-name="media" draw:name="Array" text:anchor-type="as-char" draw:z-index="5" svg:width="13.123333333333cm" svg:height="18.467916666667cm"><draw:image xlink:href="Pictures/d565efd73200abba09326b895f0d5c4f.jpg" xlink:type="simple" xlink:show="embed" xlink:actuate="onLoad"/></draw:frame>Array</text:p></draw:text-box></draw:frame><draw:frame draw:style-name="media" draw:name="Array Legend" text:anchor-type="as-char" draw:z-index="0" svg:width="11.27125cm"><draw:text-box><text:p text:style-name="legendcenter"><draw:frame draw:style-name="media" draw:name="Array" text:anchor-type="as-char" draw:z-index="6" svg:width="11.27125cm" svg:height="13.758333333333cm"><draw:image xlink:href="Pictures/4e2bcbfc51016cbf52b4ac468b0f3a69.jpg" xlink:type="simple" xlink:show="embed" xlink:actuate="onLoad"/></draw:frame>Array</text:p></draw:text-box></draw:frame><draw:frame draw:style-name="media" draw:name="Array Legend" text:anchor-type="as-char" draw:z-index="0" svg:width="9.8954166666667cm" style:rel-width="100%"><draw:text-box><text:p text:style-name="legendcenter"><draw:frame draw:style-name="media" draw:name="Array" text:anchor-type="as-char" draw:z-index="7" svg:width="9.8954166666667cm" style:rel-width="100%" svg:height="18.123958333333cm" style:rel-height="scale"><draw:image xlink:href="Pictures/25b532ce1f9ab36d14e4accae0cc6aa3.jpg" xlink:type="simple" xlink:show="embed" xlink:actuate="onLoad"/></draw:frame>Array</text:p></draw:text-box></draw:frame><draw:frame draw:style-name="media" draw:name="Array Legend" text:anchor-type="as-char" draw:z-index="0" svg:width="7.62cm" style:rel-width="100%"><draw:text-box><text:p text:style-name="legendcenter"><draw:frame draw:style-name="media" draw:name="Array" text:anchor-type="as-char" draw:z-index="8" svg:width="7.62cm" style:rel-width="100%" svg:height="10.080625cm" style:rel-height="scale"><draw:image xlink:href="Pictures/32c01abe14670d23d9f8d6e97da172ab.jpg" xlink:type="simple" xlink:show="embed" xlink:actuate="onLoad"/></draw:frame>Array</text:p></draw:text-box></draw:frame><draw:frame draw:style-name="media" draw:name="Array Legend" text:anchor-type="as-char" draw:z-index="0" svg:width="6.270625cm" style:rel-width="100%"><draw:text-box><text:p text:style-name="legendcenter"><draw:frame draw:style-name="media" draw:name="Array" text:anchor-type="as-char" draw:z-index="9" svg:width="6.270625cm" style:rel-width="100%" svg:height="5.1858333333333cm" style:rel-height="scale"><draw:image xlink:href="Pictures/caf9ec464d90a75b0221026705143540.jpg" xlink:type="simple" xlink:show="embed" xlink:actuate="onLoad"/></draw:frame>Array</text:p></draw:text-box></draw:frame><draw:frame draw:style-name="media" draw:name="Array Legend" text:anchor-type="as-char" draw:z-index="0" svg:width="14.181666666667cm"><draw:text-box><text:p text:style-name="legendcenter"><draw:frame draw:style-name="media" draw:name="Array" text:anchor-type="as-char" draw:z-index="10" svg:width="14.181666666667cm" svg:height="10.212916666667cm"><draw:image xlink:href="Pictures/e9fc77883881ba06853ccff1b1c2cec6.jpg" xlink:type="simple" xlink:show="embed" xlink:actuate="onLoad"/></draw:frame>Array</text:p></draw:text-box></draw:frame></text:p>
      <text:h text:style-name="Heading_20_2" text:outline-level="2"><text:bookmark-start text:name="__RefHeading___fu_tung_cheng_4"/><text:bookmark-start text:name="fu_tung_cheng"/>Fu Tung Cheng<text:bookmark-end text:name="__RefHeading___fu_tung_cheng_4"/><text:bookmark-end text:name="fu_tung_cheng"/></text:h>
      <text:p text:style-name="Text_20_body"><draw:frame draw:style-name="media" draw:name="Array Legend" text:anchor-type="as-char" draw:z-index="0" svg:width="17.62125cm" style:rel-width="100%"><draw:text-box><text:p text:style-name="legendcenter"><draw:frame draw:style-name="media" draw:name="Array" text:anchor-type="as-char" draw:z-index="11" svg:width="17.62125cm" style:rel-width="100%" svg:height="24.579791666667cm" style:rel-height="scale"><draw:image xlink:href="Pictures/1da055919f024cf80334360406593575.jpg" xlink:type="simple" xlink:show="embed" xlink:actuate="onLoad"/></draw:frame>Array</text:p></draw:text-box></draw:frame><draw:frame draw:style-name="media" draw:name="Array Legend" text:anchor-type="as-char" draw:z-index="0" svg:width="17.4625cm" style:rel-width="100%"><draw:text-box><text:p text:style-name="legendcenter"><draw:frame draw:style-name="media" draw:name="Array" text:anchor-type="as-char" draw:z-index="12" svg:width="17.4625cm" style:rel-width="100%" svg:height="24.659166666667cm" style:rel-height="scale"><draw:image xlink:href="Pictures/1af500d334d08a9d8a9f81ccc13c83c6.jpg" xlink:type="simple" xlink:show="embed" xlink:actuate="onLoad"/></draw:frame>Array</text:p></draw:text-box></draw:frame><draw:frame draw:style-name="media" draw:name="Array Legend" text:anchor-type="as-char" draw:z-index="0" svg:width="11.403541666667cm"><draw:text-box><text:p text:style-name="legendcenter"><draw:frame draw:style-name="media" draw:name="Array" text:anchor-type="as-char" draw:z-index="13" svg:width="11.403541666667cm" svg:height="17.171458333333cm"><draw:image xlink:href="Pictures/5d0e86344ddf356fc011a78632084354.jpg" xlink:type="simple" xlink:show="embed" xlink:actuate="onLoad"/></draw:frame>Array</text:p></draw:text-box></draw:frame><draw:frame draw:style-name="media" draw:name="Array Legend" text:anchor-type="as-char" draw:z-index="0" svg:width="17.541875cm" style:rel-width="100%"><draw:text-box><text:p text:style-name="legendcenter"><draw:frame draw:style-name="media" draw:name="Array" text:anchor-type="as-char" draw:z-index="14" svg:width="17.541875cm" style:rel-width="100%" svg:height="24.60625cm" style:rel-height="scale"><draw:image xlink:href="Pictures/b793f5465b91256581ee96d9f40e3a7c.jpg" xlink:type="simple" xlink:show="embed" xlink:actuate="onLoad"/></draw:frame>Array</text:p></draw:text-box></draw:frame><draw:frame draw:style-name="media" draw:name="Array Legend" text:anchor-type="as-char" draw:z-index="0" svg:width="6.6410416666667cm" style:rel-width="100%"><draw:text-box><text:p text:style-name="legendcenter"><draw:frame draw:style-name="media" draw:name="Array" text:anchor-type="as-char" draw:z-index="15" svg:width="6.6410416666667cm" style:rel-width="100%" svg:height="5.2122916666667cm" style:rel-height="scale"><draw:image xlink:href="Pictures/387a8771c2abb2f9100f6a4cbb25db50.jpg" xlink:type="simple" xlink:show="embed" xlink:actuate="onLoad"/></draw:frame>Array</text:p></draw:text-box></draw:frame><draw:frame draw:style-name="media" draw:name="Array Legend" text:anchor-type="as-char" draw:z-index="0" svg:width="9.921875cm" style:rel-width="100%"><draw:text-box><text:p text:style-name="legendcenter"><draw:frame draw:style-name="media" draw:name="Array" text:anchor-type="as-char" draw:z-index="16" svg:width="9.921875cm" style:rel-width="100%" svg:height="6.6145833333333cm" style:rel-height="scale"><draw:image xlink:href="Pictures/db920f65983b1abd8381c4a6577d6c0c.jpg" xlink:type="simple" xlink:show="embed" xlink:actuate="onLoad"/></draw:frame>Array</text:p></draw:text-box></draw:frame></text:p>
      <text:p text:style-name="Plugin_DivAlign2_Justify">MB</text:p>
      <text:h text:style-name="Heading_20_2" text:outline-level="2"><text:bookmark-start text:name="__RefHeading___sandy_lawton_5"/><text:bookmark-start text:name="sandy_lawton"/>Sandy Lawton<text:bookmark-end text:name="__RefHeading___sandy_lawton_5"/><text:bookmark-end text:name="sandy_lawton"/></text:h>
      <text:p text:style-name="Text_20_body"><draw:frame draw:style-name="media" draw:name="Array Legend" text:anchor-type="as-char" draw:z-index="0" svg:width="24.13cm" style:rel-width="100%"><draw:text-box><text:p text:style-name="legendcenter"><draw:frame draw:style-name="media" draw:name="Array" text:anchor-type="as-char" draw:z-index="17" svg:width="24.13cm" style:rel-width="100%" svg:height="18.0975cm" style:rel-height="scale"><draw:image xlink:href="Pictures/c677d8a77ce40c75b34c5eefe9b59ae4.jpg" xlink:type="simple" xlink:show="embed" xlink:actuate="onLoad"/></draw:frame>Array</text:p></draw:text-box></draw:frame><draw:frame draw:style-name="media" draw:name="Array Legend" text:anchor-type="as-char" draw:z-index="0" svg:width="24.13cm" style:rel-width="100%"><draw:text-box><text:p text:style-name="legendcenter"><draw:frame draw:style-name="media" draw:name="Array" text:anchor-type="as-char" draw:z-index="18" svg:width="24.13cm" style:rel-width="100%" svg:height="18.0975cm" style:rel-height="scale"><draw:image xlink:href="Pictures/812b6d299f002a17ff30868637216b17.jpg" xlink:type="simple" xlink:show="embed" xlink:actuate="onLoad"/></draw:frame>Array</text:p></draw:text-box></draw:frame><draw:frame draw:style-name="media" draw:name="Array Legend" text:anchor-type="as-char" draw:z-index="0" svg:width="14.2875cm"><draw:text-box><text:p text:style-name="legendcenter"><draw:frame draw:style-name="media" draw:name="Array" text:anchor-type="as-char" draw:z-index="19" svg:width="14.2875cm" svg:height="19.05cm"><draw:image xlink:href="Pictures/5d71281e0b87d76b7c099f4373281650.jpg" xlink:type="simple" xlink:show="embed" xlink:actuate="onLoad"/></draw:frame>Array</text:p></draw:text-box></draw:frame><draw:frame draw:style-name="media" draw:name="Array Legend" text:anchor-type="as-char" draw:z-index="0" svg:width="14.2875cm"><draw:text-box><text:p text:style-name="legendcenter"><draw:frame draw:style-name="media" draw:name="Array" text:anchor-type="as-char" draw:z-index="20" svg:width="14.2875cm" svg:height="19.05cm"><draw:image xlink:href="Pictures/33919c86553640db9665ab8d3edf600a.jpg" xlink:type="simple" xlink:show="embed" xlink:actuate="onLoad"/></draw:frame>Array</text:p></draw:text-box></draw:frame></text:p>
      <text:p text:style-name="Plugin_DivAlign2_Justify"><text:span text:style-name="Emphasis">needs updating</text:span></text:p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ext:p text:style-name="Text_20_body"><text:span text:style-name="Emphasis">lace text here.</text:span></text:p>
      <text:h text:style-name="Heading_20_2" text:outline-level="2"><text:bookmark-start text:name="__RefHeading___references_7"/><text:bookmark-start text:name="references"/>References<text:bookmark-end text:name="__RefHeading___references_7"/><text:bookmark-end text:name="references"/></text:h>
      <text:p text:style-name="Text_20_body"><text:span text:style-name="Emphasis">Concrete International</text:span><text:line-break/><text:span text:style-name="Emphasis">Place text here.</text:span></text:p>
      <text:h text:style-name="Heading_20_2" text:outline-level="2"><text:bookmark-start text:name="__RefHeading___external_links_8"/><text:bookmark-start text:name="external_links"/>External Links<text:bookmark-end text:name="__RefHeading___external_links_8"/><text:bookmark-end text:name="external_links"/></text:h>
      <text:p text:style-name="Text_20_body"><text:a xlink:type="simple" xlink:href="http://storiesofhouses.blogspot.com/2006/05/house-in-la-moraleja-madrid-by-miguel.html" text:style-name="Internet_20_link" text:visited-style-name="Visited_20_Internet_20_Link">Miguel Fisac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3T14::14:58</meta:creation-date>
    <dc:creator>Generated</dc:creator>
    <dc:date>2026-08-13T14::14:58</dc:date>
    <dc:language>en-US</dc:language>
    <meta:editing-cycles>1</meta:editing-cycles>
    <meta:editing-duration>PT0S</meta:editing-duration>
    <dc:title>fabformwiki:projects:architectural:architectural_projects</dc:title>
  </office:meta>
</office:document-meta>
</file>